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Wiltonstraat 10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Zoetermeer kennis van de ontvangst op 3 augustus 2026 van een melding zoals bedoeld in hoofdstuk 4 van het Besluit activiteiten leefomgeving (Bal). De locatie betreft <text:span text:style-name="nadrukvet">Wiltonstraat 10, 2722 NG te Zoetermeer</text:span>.</text:p>
            <text:p text:style-name="common-al">De melding is gedaan voor de volgende milieubelastende activiteit(en): het opslaan van oxiderende en verstikkende gassen in opslagtanks. De melding is geregistreerd met het zaaknummer <text:span text:style-name="nadrukvet">01179243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863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Zoet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Kennisgeving melding milieubelastende activiteit(en), Wiltonstraat 10 te Zoeterme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34</meta:user-defined>
    <meta:user-defined meta:name="OVERHEIDop.GmbID/DC.identifier">gmb-2026-388634</meta:user-defined>
    <meta:user-defined meta:name="OVERHEIDop.versieInformatie"/>
  </office:meta>
</office:document-meta>
</file>