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alistraat 78A 1094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de balkonplaat aan de voorzijde van de woning</text:p>
            <text:p text:style-name="common-al">Zaakadres: Balistraat 78A 1094JR Amsterdam</text:p>
            <text:p text:style-name="common-al">Datum ontvangst: 09-07-2026</text:p>
            <text:p text:style-name="common-al">Zaaknummer: Z2026-030489</text:p>
            <text:p text:style-name="common-al">DSO-nummer: 20260709010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6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89</meta:user-defined>
    <meta:user-defined meta:name="DCTERMS.abstract">vernieuwen van de balkonplaat aan de voorzijd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alistraat 78A 1094JR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30</meta:user-defined>
    <meta:user-defined meta:name="OVERHEIDop.GmbID/DC.identifier">gmb-2026-388630</meta:user-defined>
    <meta:user-defined meta:name="OVERHEIDop.versieInformatie"/>
  </office:meta>
</office:document-meta>
</file>