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– Lentemorgen 16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het aanleggen van een gesloten bodemenergiesysteem</text:p>
            <text:p text:style-name="common-al">Locatie: Lentemorgen 16, 5406 AM Uden</text:p>
            <text:p text:style-name="common-al">DSO-kenmerk: 2026072800680</text:p>
            <text:p text:style-name="common-al">Zaaknummer: Z/511809</text:p>
            <text:p text:style-name="common-al">Datum ontvangen: 28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6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809</meta:user-defined>
    <dc:language>nl</dc:language>
    <meta:user-defined meta:name="OVERHEIDop.locatietype/OVERHEIDop.gebiedsmarkering">Punt</meta:user-defined>
    <meta:user-defined meta:name="DC.title">Gemeente Maashorst - Melding Besluit activiteiten leefomgeving (Bal) – Lentemorgen 16 U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27</meta:user-defined>
    <meta:user-defined meta:name="OVERHEIDop.GmbID/DC.identifier">gmb-2026-388627</meta:user-defined>
    <meta:user-defined meta:name="OVERHEIDop.versieInformatie"/>
  </office:meta>
</office:document-meta>
</file>