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verbrengingsvergunning explosieven voor civiel gebrui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435</text:p>
            <text:p text:style-name="common-al">
            <text:span text:style-name="nadrukvet">Verzenddatum besluit:</text:span> 13-08-2026</text:p>
            <text:p text:style-name="common-al">
            <text:span text:style-name="nadrukvet">Locatie:</text:span> Zuster Boomaarsstraat 7 4854KE Bavel</text:p>
            <text:p text:style-name="common-al">
            <text:span text:style-name="nadrukvet">Omschrijving:</text:span> overbrengingsvergunning explosieven voor civiel gebruik  </text:p>
            <text:p text:style-name="common-al">Het college van burgemeester en wethouders heeft een overbrengingsvergunning verleend op grond van art. 10 van de Wet explosieven voor civiel gebruik (WECG) voor het adres Zuster Boomaarsstraat 7 4854KE Bavel.</text:p>
            <text:p text:style-name="common-al">Belanghebbenden kunnen tegen dit besluit een gemotiveerd bezwaarschrift indienen bij het college van burgemeester en wethouders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862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435</meta:user-defined>
    <meta:user-defined meta:name="DCTERMS.abstract">Aanvraag overbrengingsvergunning explosieven (WECG)</meta:user-defined>
    <dc:language>nl</dc:language>
    <meta:user-defined meta:name="OVERHEIDop.locatietype/OVERHEIDop.gebiedsmarkering">Punt</meta:user-defined>
    <meta:user-defined meta:name="DC.title">Overbrengingsvergunning explosieven voor civiel gebrui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24</meta:user-defined>
    <meta:user-defined meta:name="OVERHEIDop.GmbID/DC.identifier">gmb-2026-388624</meta:user-defined>
    <meta:user-defined meta:name="OVERHEIDop.versieInformatie"/>
  </office:meta>
</office:document-meta>
</file>