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Naast Sloterweg 303F, Badhoevedorp - Bouwen bedrijfsverzamelgebouw - Haaker Holding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bouwen van een bedrijfsverzamelgebouw</text:p>
            <text:p text:style-name="common-al">Aanvrager: Haaker Holding B.V.</text:p>
            <text:p text:style-name="common-al">Zaaknummer: OD2026-0037748</text:p>
            <text:p text:style-name="common-al">DSO nummer: 2026060801587</text:p>
            <text:p text:style-name="common-al">Ontvangstdatum aanvraag: 11-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86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48</meta:user-defined>
    <meta:user-defined meta:name="DCTERMS.abstract">het bouwen van een bedrijfsverzamelgebouw</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Naast Sloterweg 303F, Badhoevedorp - Bouwen bedrijfsverzamelgebouw - Haaker Holding B.V.</meta:user-defined>
    <meta:user-defined meta:name="DCTERMS.W3CDTF/DCTERMS.available">2026-08-17</meta:user-defined>
    <meta:user-defined meta:name="DCTERMS.W3CDTF/OVERHEIDop.jaargang">2026</meta:user-defined>
    <meta:user-defined meta:name="OVERHEIDop.publicationIssue">388620</meta:user-defined>
    <meta:user-defined meta:name="OVERHEIDop.GmbID/DC.identifier">gmb-2026-388620</meta:user-defined>
    <meta:user-defined meta:name="OVERHEIDop.versieInformatie"/>
  </office:meta>
</office:document-meta>
</file>