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roekermeerstraat 134, Hoofddorp - Wijzigen gebouw, plaatsen buiten opslagunits en realiseren nieuwe poort - Shurgard Nederl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het gebouw, het plaatsen van buiten opslagunits en het realiseren van een nieuwe poort</text:p>
            <text:p text:style-name="common-al">Aanvrager: Shurgard Nederland B.V.</text:p>
            <text:p text:style-name="common-al">Zaaknummer: OD2026-0049621</text:p>
            <text:p text:style-name="common-al">DSO nummer: 2026073100561</text:p>
            <text:p text:style-name="common-al">Ontvangstdatum aanvraag: 31-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6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621</meta:user-defined>
    <meta:user-defined meta:name="DCTERMS.abstract">het wijzigen van het pand, plaatsen van buiten opslagunits en het realiseren van een nieuwe poor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roekermeerstraat 134, Hoofddorp - Wijzigen gebouw, plaatsen buiten opslagunits en realiseren nieuwe poort - Shurgard Nederland B.V.</meta:user-defined>
    <meta:user-defined meta:name="DCTERMS.W3CDTF/DCTERMS.available">2026-08-17</meta:user-defined>
    <meta:user-defined meta:name="DCTERMS.W3CDTF/OVERHEIDop.jaargang">2026</meta:user-defined>
    <meta:user-defined meta:name="OVERHEIDop.publicationIssue">388615</meta:user-defined>
    <meta:user-defined meta:name="OVERHEIDop.GmbID/DC.identifier">gmb-2026-388615</meta:user-defined>
    <meta:user-defined meta:name="OVERHEIDop.versieInformatie"/>
  </office:meta>
</office:document-meta>
</file>