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49060534i66dc4a36-c1d0-461c-9c7f-3f7b31b4343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gehandicaptenparkeerplaats op kenteken, Baarsstraat 66-8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Baarsstraat 66-80 (parkeervaknummer 118707484797)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6.50754716981132mm"><draw:image xlink:href="Pictures/Afbeelding449060534i66dc4a36-c1d0-461c-9c7f-3f7b31b43431.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61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Baarsstraat 66-80 - Baarsstraat 66-8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Baarsstraat 66-80</meta:user-defined>
    <meta:user-defined meta:name="OVERHEIDop.verkeersbordcode">E6</meta:user-defined>
    <dc:language>nl</dc:language>
    <meta:user-defined meta:name="OVERHEIDop.locatietype/OVERHEIDop.gebiedsmarkering">Adres</meta:user-defined>
    <meta:user-defined meta:name="DC.title">Amsterdam Zuid, verkeersbesluit aanleg gehandicaptenparkeerplaats op kenteken, Baarsstraat 66-80</meta:user-defined>
    <meta:user-defined meta:name="DCTERMS.W3CDTF/DCTERMS.available">2026-08-17</meta:user-defined>
    <meta:user-defined meta:name="DCTERMS.W3CDTF/OVERHEIDop.jaargang">2026</meta:user-defined>
    <meta:user-defined meta:name="OVERHEIDop.publicationIssue">388614</meta:user-defined>
    <meta:user-defined meta:name="OVERHEIDop.GmbID/DC.identifier">gmb-2026-388614</meta:user-defined>
    <meta:user-defined meta:name="OVERHEIDop.versieInformatie"/>
  </office:meta>
</office:document-meta>
</file>