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melding over Witrijt 10 5571XH Bergeijk, live muziek terras bij Fegore Hof van Heden in Bergeijk op 23, 30 aug, 20, 27 sept, 4, okt. 11, 29 nov en 13 dec 2026.</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melding ontvangen:</text:p>
            <text:p text:style-name="common-al">Zaaknummer: 17247966</text:p>
            <text:p text:style-name="common-al">Ontvangstdatum melding: 22-07-2026</text:p>
            <text:p text:style-name="common-al">Omschrijving: Witrijt 10 5571XH Bergeijk, [Bergeijk K 239 O] Bergeijk K 239 live muziek terras bij Fegore Hof van Heden in Bergeijk op 23, 30 aug, 20, 27 sept, 4, okt. 11, 29 nov en 13 dec 2026 van 14:00 uur tot 19:00 uur.</text:p>
            <text:p text:style-name="common-al">Activiteit: Evenement, Incidentele festiviteit, Produceren geluid</text:p>
            <text:p text:style-name="last-al">De melding is in orde en de activiteit mag uitgevoerd worden. U kunt geen bezwaar maken of in beroep gaan tegen de meld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8861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ergeijk</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17247966</meta:user-defined>
    <meta:user-defined meta:name="DCTERMS.abstract">live muziek terras bij Fegore Hof van Heden in Bergeijk op 23, 30 aug, 20, 27 sept, 4, okt. 11, 29 nov en 13 dec 2026 van 14:00 uur tot 19:00 uur.</meta:user-defined>
    <dc:language>nl</dc:language>
    <meta:user-defined meta:name="OVERHEIDop.locatietype/OVERHEIDop.gebiedsmarkering">Punt</meta:user-defined>
    <meta:user-defined meta:name="DC.title">Ontvangen melding over Witrijt 10 5571XH Bergeijk, live muziek terras bij Fegore Hof van Heden in Bergeijk op 23, 30 aug, 20, 27 sept, 4, okt. 11, 29 nov en 13 dec 2026.</meta:user-defined>
    <meta:user-defined meta:name="DCTERMS.W3CDTF/DCTERMS.available">2026-08-17</meta:user-defined>
    <meta:user-defined meta:name="DCTERMS.W3CDTF/OVERHEIDop.jaargang">2026</meta:user-defined>
    <meta:user-defined meta:name="OVERHEIDop.publicationIssue">388613</meta:user-defined>
    <meta:user-defined meta:name="OVERHEIDop.GmbID/DC.identifier">gmb-2026-388613</meta:user-defined>
    <meta:user-defined meta:name="OVERHEIDop.versieInformatie"/>
  </office:meta>
</office:document-meta>
</file>