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enbare ruimte (straatnaambesluit) Rietsingel, De Karekiet en De Roerdomp in Tuitjenhor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enoemen openbare ruimte in het kader van de Wet bag</text:p>
            <text:p text:style-name="al"/>
            <text:p text:style-name="al">Burgemeester en wethouders van Schagen;</text:p>
            <text:p text:style-name="al"/>
            <text:p text:style-name="al">Gezien het plan voor de realisatie van nieuwbouwproject Bogtmanweg in Tuitjenhorn en het hierdoor ontstaan van nieuwe openbare ruimte(s);</text:p>
            <text:p text:style-name="al"/>
            <text:p text:style-name="al">Overwegende dat,</text:p>
            <text:p text:style-name="al">- op grond van de Wet basisregistratie adressen en gebouwen (Wet Bag) de gemeente verplicht is aan een openbare ruimte een naam toe te kennen;</text:p>
            <text:p text:style-name="al">- het toekennen van een naam aan dit planperceel noodzakelijk is voor het toewijzen van nummeraanduidingen;</text:p>
            <text:p text:style-name="al">- overleg heeft plaatsgevonden met de historische vereniging en de dorpsraad van de desbetreffende woonplaats waar het te benoemen perceel zich bevindt;</text:p>
            <text:p text:style-name="al"/>
            <text:p text:style-name="al">Gelet op het artikel 108 van de Gemeentewet, artikel 6 van de Wet basisregistratie adressen en gebouwen en de Verordening naamgeving en nummering (adressen) 2019;</text:p>
            <text:p text:style-name="al"/>
            <text:p text:style-name="al">Besluiten</text:p>
            <text:p text:style-name="al"/>
            <text:p text:style-name="al">1. overeenkomstig bijgevoegde tekening met het nummer 26-002 vast te stellen de openbare ruimte(s):</text:p>
            <text:p text:style-name="al">Rietsingel, De Karekiet en De Roerdomp in Tuitjenhorn;</text:p>
            <text:p text:style-name="al">2. dat de beschikking met ingang van 13 augustus 2026 in werking treedt.</text:p>
            <text:p text:style-name="al"/>
            <text:p text:style-name="al">Schagen, 13 augustus 2026</text:p>
            <text:p text:style-name="al"/>
            <text:p text:style-name="al">Namens burgemeester en wethouders van de gemeente Schagen,</text:p>
            <text:p text:style-name="al"/>
            <text:p text:style-name="al"/>
            <text:p text:style-name="al">{{esl:Signer1:Signature:size(200,50)}}</text:p>
            <text:p text:style-name="al"/>
            <text:p text:style-name="al"/>
            <text:p text:style-name="al">Esther van den Berg</text:p>
            <text:p text:style-name="al">Gegevensbeheerder BAG/WOZ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86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Scha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Huisvesting | Organisatie en beleid</meta:user-defined>
    <meta:user-defined meta:name="DC.source">artikel 6, eerste lid, van de Wet basisregistraties adressen en gebouwen]|[1.0:c:BWBR0023466&amp;artikel=6&amp;lid=1&amp;g=2025-02-12</meta:user-defined>
    <meta:user-defined meta:name="OVERHEIDop.referentienummer">D2026-00027758</meta:user-defined>
    <meta:user-defined meta:name="DCTERMS.abstract">Een besluit naamgeving van openbare ruimten aan Bogtmanweg in Tuitjenhorn</meta:user-defined>
    <meta:user-defined meta:name="DCTERMS.alternative">Besluit naamgeving openbare ruimten in Tuitjenhorn</meta:user-defined>
    <dc:language>nl</dc:language>
    <meta:user-defined meta:name="OVERHEIDop.locatietype/OVERHEIDop.gebiedsmarkering">Punt</meta:user-defined>
    <meta:user-defined meta:name="DC.title">Besluit openbare ruimte (straatnaambesluit) Rietsingel, De Karekiet en De Roerdomp in Tuitjenhorn</meta:user-defined>
    <meta:user-defined meta:name="DCTERMS.W3CDTF/DCTERMS.available">2026-08-17</meta:user-defined>
    <meta:user-defined meta:name="OVERHEIDop.externeBijlage">Rietsingel, De Karekiet en De Roerdomp|exb-2026-29020</meta:user-defined>
    <meta:user-defined meta:name="DCTERMS.W3CDTF/OVERHEIDop.jaargang">2026</meta:user-defined>
    <meta:user-defined meta:name="OVERHEIDop.publicationIssue">388609</meta:user-defined>
    <meta:user-defined meta:name="OVERHEIDop.GmbID/DC.identifier">gmb-2026-388609</meta:user-defined>
    <meta:user-defined meta:name="OVERHEIDop.versieInformatie"/>
  </office:meta>
</office:document-meta>
</file>