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t.h.v. Kluizerdijk 25, 5554XA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-08-2026 een aanvraag omgevingsvergunning ontvangen.</text:p>
            <text:p text:style-name="common-al">Het betreft een aanvraag op locatie t.h.v. Kluizerdijk 25, 5554XA Valkenswaard met omschrijving "kappen boom, 2x Populier" en zaaknummer <text:span text:style-name="nadrukvet">512410</text:span>.</text:p>
            <text:p text:style-name="common-al">De zaak is geregistreerd onder nummer 512410 en is aangevraagd voor de volgende onderdelen: Vellen van houtopstand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860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0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0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2410</meta:user-defined>
    <meta:user-defined meta:name="DCTERMS.abstract">kappen boom, 2x Populier, t.h.v. Kluizerdijk 2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t.h.v. Kluizerdijk 25, 5554XA Valkenswaa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07</meta:user-defined>
    <meta:user-defined meta:name="OVERHEIDop.GmbID/DC.identifier">gmb-2026-388607</meta:user-defined>
    <meta:user-defined meta:name="OVERHEIDop.versieInformatie"/>
  </office:meta>
</office:document-meta>
</file>