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ERLENING OMGEVINGSVERGUNNING, TIJDELIJK GEBRUIK OPENBARE RUIMTE VAN 17-08-2026 T/M 30-10-2026 SPITTER TUSSEN NR 35 EN JOUSTERTUNNEL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de locatie van de verleende vergunningen aan Spitter parkeervakken achter nr 16 (29-07-2026), Spitter naast nr 1 (06-07-2026) en Spitter tegenover nr 9 (25-06-2026) te Heerenveen veranderd in Spitter tussen nr 35 en Joustertunnel. </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860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0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0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RECTIFICATIE VERLENING OMGEVINGSVERGUNNING, TIJDELIJK GEBRUIK OPENBARE RUIMTE VAN 17-08-2026 T/M 30-10-2026 SPITTER TUSSEN NR 35 EN JOUSTERTUNNEL TE HEERENVEEN</meta:user-defined>
    <meta:user-defined meta:name="DCTERMS.W3CDTF/DCTERMS.available">2026-08-17</meta:user-defined>
    <meta:user-defined meta:name="DCTERMS.W3CDTF/OVERHEIDop.jaargang">2026</meta:user-defined>
    <meta:user-defined meta:name="OVERHEIDop.publicationIssue">388603</meta:user-defined>
    <meta:user-defined meta:name="OVERHEIDop.GmbID/DC.identifier">gmb-2026-388603</meta:user-defined>
    <meta:user-defined meta:name="OVERHEIDop.versieInformatie"/>
  </office:meta>
</office:document-meta>
</file>