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Veenslagenweg 43 Hoevelaken, het plaatsen van een dakkapel (voorgevel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957</text:p>
            <text:p text:style-name="common-al">Ontvangen op 12 augustus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8859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9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9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Veenslagenweg 43 Hoevelaken, het plaatsen van een dakkapel (voorgevel)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95</meta:user-defined>
    <meta:user-defined meta:name="OVERHEIDop.GmbID/DC.identifier">gmb-2026-388595</meta:user-defined>
    <meta:user-defined meta:name="OVERHEIDop.versieInformatie"/>
  </office:meta>
</office:document-meta>
</file>