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Roekelse Bosweg 5 Otterlo, bouwen loods (technisch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19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859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9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9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Roekelse Bosweg 5 Otterlo, bouwen loods (technisch)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93</meta:user-defined>
    <meta:user-defined meta:name="OVERHEIDop.GmbID/DC.identifier">gmb-2026-388593</meta:user-defined>
    <meta:user-defined meta:name="OVERHEIDop.versieInformatie"/>
  </office:meta>
</office:document-meta>
</file>