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GUV Walfortloop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GUV Walfortloop, AVA'70, hardloopwedstrijd</text:p>
            <text:p text:style-name="common-al">Locatie: Vanaf het AVA'70 terrein en rond het Walfortbos en Lansbulten te Aalten</text:p>
            <text:p text:style-name="common-al">Datum/periode: Op 1 september 2026 van 19.00 uur tot 21.00 uur</text:p>
            <text:p text:style-name="common-al"/>
            <text:p text:style-name="common-al">Meldingen zijn ter kennisname. De bezwaar- en beroepsprocedure is hierop niet van toepassing. 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5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Punt</meta:user-defined>
    <meta:user-defined meta:name="DC.title">Gemeente Aalten - apv melding GUV Walfortloop, Aa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592</meta:user-defined>
    <meta:user-defined meta:name="OVERHEIDop.GmbID/DC.identifier">gmb-2026-388592</meta:user-defined>
    <meta:user-defined meta:name="OVERHEIDop.versieInformatie"/>
  </office:meta>
</office:document-meta>
</file>