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Juliana van Stolberglaan 133 Ede, het tijdelijk mogelijk maken van kamergewijze verhuur voor 2 kamers voor een periode van 2 jaa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179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9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Juliana van Stolberglaan 133 Ede, het tijdelijk mogelijk maken van kamergewijze verhuur voor 2 kamers voor een periode van 2 jaar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90</meta:user-defined>
    <meta:user-defined meta:name="OVERHEIDop.GmbID/DC.identifier">gmb-2026-388590</meta:user-defined>
    <meta:user-defined meta:name="OVERHEIDop.versieInformatie"/>
  </office:meta>
</office:document-meta>
</file>