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, reguliere procedure, Hoornseplas 54 Ede, het maken van een opr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66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8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iten behandeling, reguliere procedure, Hoornseplas 54 Ede, het maken van een oprit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9</meta:user-defined>
    <meta:user-defined meta:name="OVERHEIDop.GmbID/DC.identifier">gmb-2026-388589</meta:user-defined>
    <meta:user-defined meta:name="OVERHEIDop.versieInformatie"/>
  </office:meta>
</office:document-meta>
</file>