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Hullenberglaan 11 Bennekom, het vergroten van de bestaande uit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162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Hullenberglaan 11 Bennekom, het vergroten van de bestaande uitbouw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88</meta:user-defined>
    <meta:user-defined meta:name="OVERHEIDop.GmbID/DC.identifier">gmb-2026-388588</meta:user-defined>
    <meta:user-defined meta:name="OVERHEIDop.versieInformatie"/>
  </office:meta>
</office:document-meta>
</file>