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voor Opening 1828 Wonen Aanvraag evenementenvergunningvan 30-09-2026 tot en met 30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op 11-08-2026 een aanvraag voor een evenementenvergunning ontvangen. De aanvraag heeft zaaknummer 1722002.</text:p>
            <text:p text:style-name="common-al">De aanvraag gaat over:Naam evenement: Opening 1828 WonenDatum evenement: van 30-09-2026 tot en met 30-09-2026Locatie evenement: Golda 4 in goudaActiviteiten: Feestelijke opening met de bewoners, gedeputeerde, burgermeester en wethouders  op het parkeerterrein van 1828 Wonen van 1400-2300</text:p>
            <text:p text:style-name="common-al">
            <text:span text:style-name="nadrukvet">Waarom publiceert de gemeente dit bericht?</text:span>Met dit bericht laat de gemeente u weten dat er misschien een evenement wordt georganiseerd in uw omgeving. Het is nu nog niet zeker of dit evenement doorgaat. U kunt ook nog geen bezwaar maken. U kunt wel bellen met de gemeente als u vragen heeft over de aanvraag.</text:p>
            <text:p text:style-name="common-al">Als de vergunning wordt verleend, publiceert de gemeente een nieuw bericht. In dat bericht staat hoe u bezwaar kunt indienen als u het niet eens bent met het besluit.</text:p>
            <text:p text:style-name="last-al">
            <text:span text:style-name="nadrukvet">Heeft u vragen </text:span>
            <text:span text:style-name="nadrukvet">over de aanvraag van de vergunning</text:span>
            <text:span text:style-name="nadrukvet">?</text:span>Dan kunt u ons bellen op telefoonnummer 14 0182. Vraag naar Team Vergunningen en Veiligheid. U kunt ook een email sturen naar gemeente@gouda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8858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8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8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22742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voor Opening 1828 Wonen Aanvraag evenementenvergunningvan 30-09-2026 tot en met 30-09-202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87</meta:user-defined>
    <meta:user-defined meta:name="OVERHEIDop.GmbID/DC.identifier">gmb-2026-388587</meta:user-defined>
    <meta:user-defined meta:name="OVERHEIDop.versieInformatie"/>
  </office:meta>
</office:document-meta>
</file>