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Zassenkamp 4 Bennekom, het bouwen van een vervangende vrijstaan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2 augustus 2026</text:p>
            <text:p text:style-name="common-al">Zaaknummer 2026W1598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858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Zassenkamp 4 Bennekom, het bouwen van een vervangende vrijstaande woning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86</meta:user-defined>
    <meta:user-defined meta:name="OVERHEIDop.GmbID/DC.identifier">gmb-2026-388586</meta:user-defined>
    <meta:user-defined meta:name="OVERHEIDop.versieInformatie"/>
  </office:meta>
</office:document-meta>
</file>