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renoveren van een kantoorgebouw, Catharijnesingel 55, 3511GD Utrecht, GU-Z2026-00641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123</text:p>
            <text:p text:style-name="common-al">Toelichting: het renoveren van een kantoorgebouw</text:p>
            <text:p text:style-name="common-al">Datum ontvangst aanvraag: 1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858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123</meta:user-defined>
    <meta:user-defined meta:name="DCTERMS.abstract">Toelichting: het renoveren van een kantoorgebouw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Aanvraag omgevingsvergunning, het renoveren van een kantoorgebouw, Catharijnesingel 55, 3511GD Utrecht, GU-Z2026-0064123</meta:user-defined>
    <meta:user-defined meta:name="OVERHEIDop.datumEindeReactietermijn">2026-10-06</meta:user-defined>
    <meta:user-defined meta:name="OVERHEIDop.terinzageleggingBG">https://jeleefomgeving.nl/inzien/002220647/9398292f-0e7a-427c-aff6-d52357dcbc99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83</meta:user-defined>
    <meta:user-defined meta:name="OVERHEIDop.GmbID/DC.identifier">gmb-2026-388583</meta:user-defined>
    <meta:user-defined meta:name="OVERHEIDop.versieInformatie"/>
  </office:meta>
</office:document-meta>
</file>