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sloop - gedeeltelijke sloop bijgebouwen en mestplaat, Lendeweg 4A Ha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Lendeweg 4A Hall</text:p>
            <text:p text:style-name="common-al">Voor: Melding mba compact sloop - gedeeltelijke sloop bijgebouwen en mestplaat</text:p>
            <text:p text:style-name="common-al">Zaakcode: ODV2026MAB02042</text:p>
            <text:p text:style-name="common-al">Dso verzoeknummer: 2026072301588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885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sloop - gedeeltelijke sloop bijgebouwen en mestplaat, Lendeweg 4A Hal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0</meta:user-defined>
    <meta:user-defined meta:name="OVERHEIDop.GmbID/DC.identifier">gmb-2026-388580</meta:user-defined>
    <meta:user-defined meta:name="OVERHEIDop.versieInformatie"/>
  </office:meta>
</office:document-meta>
</file>