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Stationsweg 49 Ede, het kappen van 1 rode esdoo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126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7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Stationsweg 49 Ede, het kappen van 1 rode esdoorn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79</meta:user-defined>
    <meta:user-defined meta:name="OVERHEIDop.GmbID/DC.identifier">gmb-2026-388579</meta:user-defined>
    <meta:user-defined meta:name="OVERHEIDop.versieInformatie"/>
  </office:meta>
</office:document-meta>
</file>