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Klinkenbergerweg 29 A Ede, het kappen van 1 douglasspar en 1 schijnacaci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06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Klinkenbergerweg 29 A Ede, het kappen van 1 douglasspar en 1 schijnacacia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7</meta:user-defined>
    <meta:user-defined meta:name="OVERHEIDop.GmbID/DC.identifier">gmb-2026-388577</meta:user-defined>
    <meta:user-defined meta:name="OVERHEIDop.versieInformatie"/>
  </office:meta>
</office:document-meta>
</file>