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, reguliere procedure, Veldhoek 1 Lunteren, het uitbreiden van het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augustus 2026</text:p>
            <text:p text:style-name="common-al">Zaaknummer 2026W075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7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Buiten behandeling, reguliere procedure, Veldhoek 1 Lunteren, het uitbreiden van het bijgebouw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76</meta:user-defined>
    <meta:user-defined meta:name="OVERHEIDop.GmbID/DC.identifier">gmb-2026-388576</meta:user-defined>
    <meta:user-defined meta:name="OVERHEIDop.versieInformatie"/>
  </office:meta>
</office:document-meta>
</file>