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aanbrengen van een handgreep/beugel, Kerkhof 3 7201DM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aanbrengen van een handgreep/beugel</text:p>
            <text:p text:style-name="common-al">- <text:span text:style-name="nadrukvet">Locatie:</text:span> Kerkhof 3 (Librije)</text:p>
            <text:p text:style-name="common-al">Gegevens van de aanvraag:</text:p>
            <text:p text:style-name="common-al">- <text:span text:style-name="nadrukvet">Datum ingekomen:</text:span> 13-08-2026</text:p>
            <text:p text:style-name="common-al">- <text:span text:style-name="nadrukvet">Zaaknummer:</text:span> 1340253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8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85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40253</meta:user-defined>
    <meta:user-defined meta:name="DCTERMS.abstract">het aanbrengen van een handgreep/beug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aanbrengen van een handgreep/beugel, Kerkhof 3 7201DM Zutph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3</meta:user-defined>
    <meta:user-defined meta:name="OVERHEIDop.GmbID/DC.identifier">gmb-2026-388573</meta:user-defined>
    <meta:user-defined meta:name="OVERHEIDop.versieInformatie"/>
  </office:meta>
</office:document-meta>
</file>