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– Melding mba compact asbest + sloop - Asbestverwijdering en totaalsloop bijgebouw, Loubergweg 18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Loubergweg 18 Eerbeek</text:p>
            <text:p text:style-name="common-al">Voor: Melding mba compact asbest + sloop - Asbestverwijdering en totaalsloop bijgebouw</text:p>
            <text:p text:style-name="common-al">Zaakcode: ODV2026MAB02077</text:p>
            <text:p text:style-name="common-al">Dso verzoeknummer: 2026072701507</text:p>
            <text:p text:style-name="common-al">
            <text:span text:style-name="nadrukvet">Inzien melding</text:span>
          </text:p>
            <text:p text:style-name="common-al">De melding en de bijbehorende stukken kunnen op afspraak worden ingezien. Zie voor het maken van een afspraak www.brummen.nl.</text:p>
            <text:p text:style-name="common-al">
            <text:span text:style-name="nadrukvet">Voor inlichtingen</text:span> kunt u terecht bij de Omgevingsdienst Veluwe. Neem daarvoor contact op met het team Vergunningen, bereikbaar (via (055) 580 1705 of info@odveluwe.nl. Deze bekendmaking heeft een informatief karakter. Er kan geen bezwaar of beroep worden ingest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Brumm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8857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Brummen – Melding mba compact asbest + sloop - Asbestverwijdering en totaalsloop bijgebouw, Loubergweg 18 Eerbee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72</meta:user-defined>
    <meta:user-defined meta:name="OVERHEIDop.GmbID/DC.identifier">gmb-2026-388572</meta:user-defined>
    <meta:user-defined meta:name="OVERHEIDop.versieInformatie"/>
  </office:meta>
</office:document-meta>
</file>