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uitoefenen van een ondersteunend horecabedrijf De Kemmer aan Bloemendaal 5 5688GP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3-08-2026 een alcoholvergunning verleend. De gemeente geeft hiermee toestemming voor het uitoefenen van een ondersteunend horecabedrijf De Kemmer aan Bloemendaal 5 5688GP Oirschot. Het kenmerk van de gemeente voor deze zaak is 08238245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de burgemeest,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85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82382450</meta:user-defined>
    <meta:user-defined meta:name="DCTERMS.abstract">uitoefenen van een ondersteunend horecabedrijf De Kemmer</meta:user-defined>
    <dc:language>nl</dc:language>
    <meta:user-defined meta:name="OVERHEIDop.locatietype/OVERHEIDop.gebiedsmarkering">Punt</meta:user-defined>
    <meta:user-defined meta:name="OVERHEIDop.locatietype/OVERHEIDop.gebiedsmarkering">Vlak</meta:user-defined>
    <meta:user-defined meta:name="DC.title">Vergunning voor het uitoefenen van een ondersteunend horecabedrijf De Kemmer aan Bloemendaal 5 5688GP Oirschot</meta:user-defined>
    <meta:user-defined meta:name="DCTERMS.W3CDTF/DCTERMS.available">2026-08-17</meta:user-defined>
    <meta:user-defined meta:name="DCTERMS.W3CDTF/OVERHEIDop.jaargang">2026</meta:user-defined>
    <meta:user-defined meta:name="OVERHEIDop.publicationIssue">388569</meta:user-defined>
    <meta:user-defined meta:name="OVERHEIDop.GmbID/DC.identifier">gmb-2026-388569</meta:user-defined>
    <meta:user-defined meta:name="OVERHEIDop.versieInformatie"/>
  </office:meta>
</office:document-meta>
</file>