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Asbest + sloop - Sanering 24 woningen (deelplan 1), Jan Mankesstraat 7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Jan Mankesstraat 7 Eerbeek</text:p>
            <text:p text:style-name="common-al">Voor: Melding mba compact Asbest + sloop - Sanering 24 woningen (deelplan 1)</text:p>
            <text:p text:style-name="common-al">Zaakcode: ODV2026MAB01988</text:p>
            <text:p text:style-name="common-al">Dso verzoeknummer: 2026072001680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8856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Brummen – Melding mba compact Asbest + sloop - Sanering 24 woningen (deelplan 1), Jan Mankesstraat 7 Eer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67</meta:user-defined>
    <meta:user-defined meta:name="OVERHEIDop.GmbID/DC.identifier">gmb-2026-388567</meta:user-defined>
    <meta:user-defined meta:name="OVERHEIDop.versieInformatie"/>
  </office:meta>
</office:document-meta>
</file>