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47c5c0ae-3c6d-4199-95b2-575c72c143d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verbod om stil te staan op de Prins Clausstraat en De Sluiskampen te Smilde</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Midden-Drenthe, </text:p>
          </text:section>
        </text:section>
        <text:section text:name="regeling-tekst_id1-3-2-2" text:style-name="regeling-tekst">
          <text:section text:name="tekst_id1-3-2-2-1" text:style-name="tekst">
            <text:p text:style-name="common-al"/>
            <text:p text:style-name="tussenkopcur">Juridisch kader:</text:p>
            <text:p text:style-name="tussenkopcur">Gelet op:</text:p>
            <text:p text:style-name="common-al">de bepalingen in de Wegenverkeerswet 1994 (WVW 1994), het Reglement Verkeersregels en Verkeerstekens 1990 (RVV 1990), het Besluit Administratieve Bepalingen inzake het Wegverkeer (BABW) en de Algemene wet Bestuursrecht (Awb);</text:p>
            <text:p text:style-name="common-al">• artikel 15, eerste lid, van de WVW 1994; dat een verkeersbesluit moet worden genomen voor de plaatsing of verwijdering van de in artikel 12 van het BABW genoemde verkeerstekens, alsmede voor onderborden voor zover daardoor een gebod of verbod ontstaat of wordt gewijzigd;</text:p>
            <text:p text:style-name="common-al">• artikel 15, tweede lid, van de WVW 1994; dat een verkeersbesluit moe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artikel 2 van de WVW 1994 voor wat betreft het waarborgen van de bruikbaarheid van de weg, het verzekeren van de veiligheid op de weg, het beschermen van weggebruikers en passagiers, het zoveel mogelijk waarborgen van de vrijheid van het verkeer, het gewenst is om de genoemde maatregelen onder ‘besluiten’ in te stellen of op te heffen;</text:p>
            <text:p text:style-name="common-al"/>
            <text:p text:style-name="tussenkopcur">Mede uit het oogpunt van:</text:p>
            <text:p text:style-name="common-al">• het verzekeren van de veiligheid op de weg;</text:p>
            <text:p text:style-name="common-al">• het beschermen van weggebruikers en passagiers;</text:p>
            <text:p text:style-name="common-al">● het in stand houden van de weg en het waarborgen van de bruikbaarheid daarvan;</text:p>
            <text:p text:style-name="common-al">• zoals bedoeld in artikel 2, eerste lid WVW 1994;</text:p>
            <text:p text:style-name="common-al"/>
            <text:p text:style-name="tussenkopcur">Is het gewenst om:</text:p>
            <text:p text:style-name="common-al">Een verbod om stil te staan in te stellen aan de zuidzijde van de Prins Clausstraat en De Sluiskampen tussen De Elzenlaan en de Kon. Emmastraat. </text:p>
            <text:p text:style-name="common-al"/>
            <text:p text:style-name="common-al"/>
            <text:p text:style-name="common-al"/>
            <text:p text:style-name="tussenkopcur">Overwegende dat:</text:p>
            <text:p text:style-name="common-al">● de Prins Clausstraat en De Sluiskampen in beheer en onderhoud zijn bij gemeente Midden-Drenthe;</text:p>
            <text:p text:style-name="common-al">● de gemeente Midden-Drenthe als wegbeheerder verantwoordelijk is voor het beheer en onderhoud van deze weg;</text:p>
            <text:p text:style-name="common-al">● de gemeentelijke wegencategorisering is opgenomen in het GVVP 2012-2020;</text:p>
            <text:p text:style-name="common-al">● deze categorisering aansluit op de categorisering, zoals bedoeld in het landelijke beleid Duurzaam Veilig;</text:p>
            <text:p text:style-name="common-al">● de Prins Clausstraat en De Sluiskampen gecategoriseerd zijn als erftoegangsweg waarop een maximumsnelheid van 30 km/u geldt;</text:p>
            <text:p text:style-name="common-al">● de verkeersfunctie op deze weg ondergeschikt is aan de verblijfsfunctie;</text:p>
            <text:p text:style-name="common-al">● aan de Prins Clausstraat en De Sluiskampen het gezondheidscentrum De Sluiswachter zit;</text:p>
            <text:p text:style-name="common-al">● het met regelmaat voorkomt dat er op de Prins Clausstraat en De Sluiskampen langs beide zijde van de weg geparkeerd wordt;</text:p>
            <text:p text:style-name="common-al">● de doorgang voor nood- en hulpdiensten verstoord wordt door het parkeren aan beide zijden van de Prins Clausstraat en De Sluiskampen;</text:p>
            <text:p text:style-name="common-al">● het hierom wenselijk is om een verbod om stil te staan in te stellen aan één zijde van de Prins Clausstraat en De Sluiskampen; </text:p>
            <text:p text:style-name="common-al">● dit gerealiseerd wordt door het instellen van een verbod om stil te staan op de Prins Clausstraat en De Sluiskampen tussen De Elzenlaan en de Kon. Emmastraat, door middel van het plaatsen van een gele doorgetrokken streep aan de zuidzijde van de weg;</text:p>
            <text:p text:style-name="common-al">● dit ondersteund wordt doormiddel van het plaatsen van de borden E2 van bijlage 1 van het RVV 1990;</text:p>
            <text:p text:style-name="common-al">● krachtens artikel 15, lid 1 van de Wegenverkeerswet 1994 een verkeersbesluit dient te worden genomen voor de plaatsing of verwijdering van de in artikel 12 van het Besluit administratieve bepalingen inzake het wegverkeer (BABW) genoemde verkeerstekens, alsmede voor onderborden voor zover daardoor een gebod of verbod ontstaat of wordt gewijzigd; </text:p>
            <text:p text:style-name="common-al">● gelet op artikel 12 van het BABW voor het plaatsen of verwijderen van een gele doorgetrokken streep als verkeersteken op het wegdek een verkeersbesluit is vereist;</text:p>
            <text:p text:style-name="common-al">● gelet op artikel 12 van het BABW voor het plaatsen of verwijderen van bord E2 een verkeersbesluit is vereist;</text:p>
            <text:p text:style-name="common-al">● het treffen van een verkeersmaatregel een normale maatschappelijke ontwikkeling is waarmee een ieder kan worden geconfronteerd en waarvan de nadelige gevolgen in beginsel voor rekening van betrokkenen behoren te blijven;  </text:p>
            <text:p text:style-name="common-al">● gelet op artikel 18, lid 1 onder d van de WVW 1994 het college van burgemeester en wethouders van gemeente Midden-Drenthe bevoegd is verkeersbesluiten te nemen voor deze wegen;  </text:p>
            <text:p text:style-name="common-al">● gelet op artikel 2 van de WVW 1994 de hiervoor benoemde verkeersmaatregel strekt tot het verzekeren van de veiligheid op de weg, het beschermen van weggebruikers en passagiers en het in stand houden van de weg en het waarborgen van de bruikbaarheid daarvan;</text:p>
            <text:p text:style-name="common-al">● gelet op artikel 2 van de WVW 1994 het zoveel mogelijk waarborgen van de vrijheid van het verkeer in het geding is bij deze verkeersmaatregel, maar dat dit belang in dit geval gelet op voorgaande belangenafweging minder van belang wordt geacht;</text:p>
            <text:p text:style-name="common-al"/>
            <text:p text:style-name="common-al"/>
            <text:p text:style-name="tussenkopcur">Horen:</text:p>
            <text:p text:style-name="common-al">Overeenkomstig artikel 24 van het BABW heeft overleg plaatsgevonden met politie-eenheid Noord-Nederland, afdeling infrastructuur. Op 29-07-2026 heeft de politie laten weten een positief advies te geven;  </text:p>
            <text:p text:style-name="tussenkopcur">Besluiten:</text:p>
            <text:p text:style-name="common-al">Op grond van vorenstaande overwegingen besluiten Burgemeester en Wethouders van Midden-Drenthe om:</text:p>
            <text:p text:style-name="common-al">1. Door het aanbrengen van een gele doorgetrokken streep als bedoeld in artikel 23, eerste lid, sub g van het RVV 1990, een verbod om stil te staan in te stellen aan de zuidzijde van de Prins Clausstraat en De Sluiskampen tussen De Elzenlaan en de Kon. Emmastraat; </text:p>
            <text:p text:style-name="common-al">2. Door het plaatsen van bord E2 van bijlage 1 van het RVV 1990 een verbod om stil te staan in te stellen  aan de zuidzijde van de Prins Clausstraat en De Sluiskampen tussen De Elzenlaan en de Kon. Emmastraat; </text:p>
            <text:p text:style-name="common-al">3. Het een en ander uit te voeren conform onderstaande situatieschets.</text:p>
            <text:p text:style-name="tussenkopcur">Situatieschets:</text:p>
            <text:p text:style-name="common-al">
            <draw:frame><draw:text-box><text:section text:name="plaatje_id1-3-2-2-1-50-1" text:style-name="plaatje">
              <text:p text:style-name="illustratie_id1-3-2-2-1-50-1-1"><draw:frame draw:style-name="illustratie_id1-3-2-2-1-50-1-1" text:anchor-type="paragraph" svg:width="153mm" svg:height="86.02641509433961mm"><draw:image xlink:href="Pictures/Picture6i47c5c0ae-3c6d-4199-95b2-575c72c143d3.jpg" xlink:type="simple"/></draw:frame></text:p>
            </text:section></draw:text-box></draw:frame>
          </text:p>
            <text:p text:style-name="common-al"/>
            <text:p text:style-name="common-al"/>
            <text:p text:style-name="common-al"/>
            <text:p text:style-name="common-al">Bekendmaking:</text:p>
            <text:p text:style-name="common-al">Dit besluit wordt gepubliceerd in het Gemeenteblad via www.officielebekendmakingen.nl/gemeenteblad</text:p>
            <text:p text:style-name="common-al"/>
            <text:p text:style-name="common-al">namens burgemeester en wethouders van Midden-Drenthe,</text:p>
            <text:p text:style-name="common-al">Mark Koops</text:p>
            <text:p text:style-name="common-al">Medewerker verkeer RBP</text:p>
            <text:p text:style-name="common-al">Bijlage 1: </text:p>
            <text:p text:style-name="common-al"/>
            <text:p text:style-name="common-al">Bezwaarclausule reguliere verkeersbesluiten</text:p>
            <text:p text:style-name="common-al">Binnen zes weken na de dag dat dit besluit bekend is gemaakt kunnen belanghebbenden een ondertekend en gemotiveerd bezwaarschrift indienen bij het college van burgemeester en wethouders van de gemeente Midden-Drenthe, adres Raadhuisplein 1, 9411 NB Beilen. Door het bezwaar wordt de werking van het verkeersbesluit niet opgeschort. Als de beslissing op het bezwaarschrift niet kan worden afgewacht, kan een verzoek worden ingediend bij de Voorzieningenrechter van de Arrondissementsrechtbank binnen het rechtsgebied waarin de indiener van het bezwaarschrift zijn woonplaats heeft. Voor het verzoek zal griffierecht worden gehev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0-1-1" style:parent-style-name="Standard">
      <style:paragraph-properties style:line-spacing="0mm" style:text-autospace="none" ofo:line-height="0.001cm"/>
    </style:style>
    <style:style style:family="graphic" style:name="illustratie_id1-3-2-2-1-5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85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idden-Drenthe</meta:user-defined>
    <meta:user-defined meta:name="OVERHEID.Gemeente/OVERHEID.authority">Midden-Drenthe</meta:user-defined>
    <meta:user-defined meta:name="OVERHEID.Informatietype/DC.type">officiële publicatie</meta:user-defined>
    <meta:user-defined meta:name="OVERHEIDop.Rubriek/DC.type">verkeersbesluit of -mededeling</meta:user-defined>
    <meta:user-defined meta:name="OVERHEID.Gemeente/DCTERMS.publisher">Midden-Drenth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Midden Drenthe - Verkeersbesluit instellen verbod om stil te staan op de Prins Clausstraat en De Sluiskampen te Smilde - Smild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Verkeersbesluit instellen verbod om stil te staan op de Prins Clausstraat en De Sluiskampen te Smilde</meta:user-defined>
    <meta:user-defined meta:name="OVERHEIDop.verkeersbordcode">E2</meta:user-defined>
    <meta:user-defined meta:name="OVERHEIDop.verkeersbordcode">WM7</meta:user-defined>
    <dc:language>nl</dc:language>
    <meta:user-defined meta:name="OVERHEIDop.locatietype/OVERHEIDop.gebiedsmarkering">Weg</meta:user-defined>
    <meta:user-defined meta:name="DC.title">Verkeersbesluit instellen verbod om stil te staan op de Prins Clausstraat en De Sluiskampen te Smilde</meta:user-defined>
    <meta:user-defined meta:name="DCTERMS.W3CDTF/DCTERMS.available">2026-08-18</meta:user-defined>
    <meta:user-defined meta:name="DCTERMS.W3CDTF/OVERHEIDop.jaargang">2026</meta:user-defined>
    <meta:user-defined meta:name="OVERHEIDop.publicationIssue">388564</meta:user-defined>
    <meta:user-defined meta:name="OVERHEIDop.GmbID/DC.identifier">gmb-2026-388564</meta:user-defined>
    <meta:user-defined meta:name="OVERHEIDop.versieInformatie"/>
  </office:meta>
</office:document-meta>
</file>