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Rijnevegt, 3621HS Breukelen - Melding klein evenement: Buurt barbecue 29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melding ontvangen waarvoor geen vergunningsplicht geldt voor de locatie Rijnevegt, 3621HS Breukelen. De melding is geregistreerd onder zaaknummer Z2026-00001908.</text:p>
            <text:p text:style-name="common-al">De melding betreft: evenementen melding op Rijnevegt, 3621HS Breukelen - Melding klein evenement: Buurt barbecue 29-08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856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6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908</meta:user-defined>
    <meta:user-defined meta:name="DCTERMS.abstract">Betreft: Melding op locatie Rijnevegt, 3621HS Breukelen</meta:user-defined>
    <dc:language>nl</dc:language>
    <meta:user-defined meta:name="OVERHEIDop.locatietype/OVERHEIDop.gebiedsmarkering">Punt</meta:user-defined>
    <meta:user-defined meta:name="DC.title">Kennisgeving ontvangst melding, Gemeente Stichtse Vecht - Rijnevegt, 3621HS Breukelen - Melding klein evenement: Buurt barbecue 29-08-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62</meta:user-defined>
    <meta:user-defined meta:name="OVERHEIDop.GmbID/DC.identifier">gmb-2026-388562</meta:user-defined>
    <meta:user-defined meta:name="OVERHEIDop.versieInformatie"/>
  </office:meta>
</office:document-meta>
</file>