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Oosterdok 99, Amsterdam - Plaatsen SUP2GO-verhuurunit - Sup Sup Club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SUP2GO-verhuurunit</text:p>
            <text:p text:style-name="common-al">Aanvrager: Sup Sup Club B.V.</text:p>
            <text:p text:style-name="common-al">Zaaknummer: OD2026-0048517</text:p>
            <text:p text:style-name="common-al">DSO nummer: 2026071301239</text:p>
            <text:p text:style-name="common-al">Ontvangstdatum aanvraag: 13-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5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517</meta:user-defined>
    <meta:user-defined meta:name="DCTERMS.abstract">het plaatsen van een SUP2GO-verhuurunit</meta:user-defined>
    <dc:language>nl</dc:language>
    <meta:user-defined meta:name="OVERHEIDop.locatietype/OVERHEIDop.gebiedsmarkering">Vlak</meta:user-defined>
    <meta:user-defined meta:name="DC.title">Aanvraag vergunning ontvangen - Oosterdok 99, Amsterdam - Plaatsen SUP2GO-verhuurunit - Sup Sup Club B.V.</meta:user-defined>
    <meta:user-defined meta:name="DCTERMS.W3CDTF/DCTERMS.available">2026-08-17</meta:user-defined>
    <meta:user-defined meta:name="DCTERMS.W3CDTF/OVERHEIDop.jaargang">2026</meta:user-defined>
    <meta:user-defined meta:name="OVERHEIDop.publicationIssue">388558</meta:user-defined>
    <meta:user-defined meta:name="OVERHEIDop.GmbID/DC.identifier">gmb-2026-388558</meta:user-defined>
    <meta:user-defined meta:name="OVERHEIDop.versieInformatie"/>
  </office:meta>
</office:document-meta>
</file>