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ixie toilet op parkeerplaats van 17 augustus tot en met 7 september 2026, Hoekwaterstraat 10, 2274 PX Voorburg - kenmerk 000024470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dixie toilet op parkeerplaats van 17 augustus tot en met 7 september 2026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1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85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7042</meta:user-defined>
    <dc:language>nl</dc:language>
    <meta:user-defined meta:name="OVERHEIDop.locatietype/OVERHEIDop.gebiedsmarkering">Punt</meta:user-defined>
    <meta:user-defined meta:name="DC.title">Aanvraag vergunning voor het plaatsen van een dixie toilet op parkeerplaats van 17 augustus tot en met 7 september 2026, Hoekwaterstraat 10, 2274 PX Voorburg - kenmerk 00002447042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55</meta:user-defined>
    <meta:user-defined meta:name="OVERHEIDop.GmbID/DC.identifier">gmb-2026-388555</meta:user-defined>
    <meta:user-defined meta:name="OVERHEIDop.versieInformatie"/>
  </office:meta>
</office:document-meta>
</file>