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kap- en rooilijst mei 2026</text:p>
      <text:section text:name="zakelijke-mededeling_id1-3-2" text:style-name="zakelijke-mededeling">
        <text:section text:name="zakelijke-mededeling-tekst_id1-3-2-1" text:style-name="zakelijke-mededeling-tekst">
          <text:section text:name="tekst_id1-3-2-1-1" text:style-name="tekst">
            <text:p text:style-name="common-al">De gemeente ontving op 26 april 2026 een aanvraag voor het kappen van 28 gemeente bomen. Vier esdoorns op de Willem de Zwijgerlaan in Overveen, twee taxussen in het Wethouder Laanpark in Aerdenhout en 22 essen op de De Ruyterlaan in Bennebroek. Van deze 22 essen blijken er 11 niet vergunningplichtig. Besloten is om de overige 11 essen te laten staan. Wij hebben de vergunning verleend. Het besluit is verzonden op 13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85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387</meta:user-defined>
    <meta:user-defined meta:name="DCTERMS.abstract">Betreft: besluit op het adres Bloemendaalseweg 158, 2051GJ Overveen voor Kap en rooilijst gemeente Bloemendaal mei 2026</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kapvergunning kap- en rooilijst mei 2026</meta:user-defined>
    <meta:user-defined meta:name="DCTERMS.W3CDTF/DCTERMS.available">2026-08-18</meta:user-defined>
    <meta:user-defined meta:name="DCTERMS.W3CDTF/OVERHEIDop.jaargang">2026</meta:user-defined>
    <meta:user-defined meta:name="OVERHEIDop.publicationIssue">388543</meta:user-defined>
    <meta:user-defined meta:name="OVERHEIDop.GmbID/DC.identifier">gmb-2026-388543</meta:user-defined>
    <meta:user-defined meta:name="OVERHEIDop.versieInformatie"/>
  </office:meta>
</office:document-meta>
</file>