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herbouwen van een stal aan Oenerweg 99, 8161PL Epe (143955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herbouwen van een stal aan Oenerweg 99, 8161PL Epe. </text:p>
            <text:p text:style-name="common-al">Datum aanvraag: 13-08-2026</text:p>
            <text:p text:style-name="common-al">Zaaknummer: 1439556</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85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9572</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herbouwen van een stal aan Oenerweg 99, 8161PL Epe (1439556)</meta:user-defined>
    <meta:user-defined meta:name="DCTERMS.W3CDTF/DCTERMS.available">2026-08-17</meta:user-defined>
    <meta:user-defined meta:name="DCTERMS.W3CDTF/OVERHEIDop.jaargang">2026</meta:user-defined>
    <meta:user-defined meta:name="OVERHEIDop.publicationIssue">388541</meta:user-defined>
    <meta:user-defined meta:name="OVERHEIDop.GmbID/DC.identifier">gmb-2026-388541</meta:user-defined>
    <meta:user-defined meta:name="OVERHEIDop.versieInformatie"/>
  </office:meta>
</office:document-meta>
</file>