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 Feithenhofsweg naast 6 in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Besluit activiteiten leefomgeving</text:span>
          </text:p>
            <text:p text:style-name="common-al">- Feithenhofsweg naast 6 in Oldebroek, voor het toepassen van grond of baggerspecie op of in de landbodem, ontvangen op 6 juli 2026 (zaaknummer R2026-02112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8853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112</meta:user-defined>
    <meta:user-defined meta:name="DCTERMS.abstract">Betreft: Melding op locatie Feithenhofsweg 6 (naast) in Oldebroek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Kennisgeving geaccepteerde melding Feithenhofsweg naast 6 in Oldebroe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537</meta:user-defined>
    <meta:user-defined meta:name="OVERHEIDop.GmbID/DC.identifier">gmb-2026-388537</meta:user-defined>
    <meta:user-defined meta:name="OVERHEIDop.versieInformatie"/>
  </office:meta>
</office:document-meta>
</file>