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2-08-2026 een aanvraag voor een evenementenvergunning ontvangen.</text:p>
            <text:p text:style-name="common-al">Het betreft een aanvraag op locatie t.h.v. Frans van Beststraat 7A, 5554EA Valkenswaard met omschrijving "CarProf Wils ATB toertocht 11-11-2026 &amp; 10-01-2027" en zaaknummer <text:span text:style-name="nadrukvet">0000512071</text:span>.</text:p>
            <text:p text:style-name="common-al">De zaak is geregistreerd onder nummer 0000512071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8853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3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3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alkenswaard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000512071</meta:user-defined>
    <meta:user-defined meta:name="DCTERMS.abstract">CarProf Wils ATB toertocht 11-11-2026 &amp; 10-01-2027, t.h.v. Frans van Beststraat 7A</meta:user-defined>
    <dc:language>nl</dc:language>
    <meta:user-defined meta:name="OVERHEIDop.locatietype/OVERHEIDop.gebiedsmarkering">Punt</meta:user-defined>
    <meta:user-defined meta:name="DC.title">Ingediende aanvraag evenementenvergunnin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32</meta:user-defined>
    <meta:user-defined meta:name="OVERHEIDop.GmbID/DC.identifier">gmb-2026-388532</meta:user-defined>
    <meta:user-defined meta:name="OVERHEIDop.versieInformatie"/>
  </office:meta>
</office:document-meta>
</file>