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Niemeyerstraat 89, Hoofddorp - Realiseren horecagelegenheid - BPD Ontwikkeling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horecagelegenheid</text:p>
            <text:p text:style-name="common-al">Aanvrager: BPD Ontwikkeling B.V.</text:p>
            <text:p text:style-name="common-al">Zaaknummer: OD2026-0045977</text:p>
            <text:p text:style-name="common-al">DSO nummer: 2026071401286</text:p>
            <text:p text:style-name="common-al">Ontvangstdatum aanvraag: 14-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5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5977</meta:user-defined>
    <meta:user-defined meta:name="DCTERMS.abstract">het realiseren van een horecagelegenheid</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Niemeyerstraat 89, Hoofddorp - Realiseren horecagelegenheid - BPD Ontwikkeling B.V.</meta:user-defined>
    <meta:user-defined meta:name="DCTERMS.W3CDTF/DCTERMS.available">2026-08-17</meta:user-defined>
    <meta:user-defined meta:name="DCTERMS.W3CDTF/OVERHEIDop.jaargang">2026</meta:user-defined>
    <meta:user-defined meta:name="OVERHEIDop.publicationIssue">388530</meta:user-defined>
    <meta:user-defined meta:name="OVERHEIDop.GmbID/DC.identifier">gmb-2026-388530</meta:user-defined>
    <meta:user-defined meta:name="OVERHEIDop.versieInformatie"/>
  </office:meta>
</office:document-meta>
</file>