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Oude Rijksweg 464e 7954GD Rou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4-07-2026</text:p>
            <text:p text:style-name="common-al">
            <text:span text:style-name="nadrukvet">Locatie:</text:span> Oude Rijksweg 464e 7954GD Rouveen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Z/STH26/06214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/STH26/06214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8852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2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2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aphor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/STH26/062146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aanleggen van een gesloten bodemenergiesysteem, Oude Rijksweg 464e 7954GD Rouve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29</meta:user-defined>
    <meta:user-defined meta:name="OVERHEIDop.GmbID/DC.identifier">gmb-2026-388529</meta:user-defined>
    <meta:user-defined meta:name="OVERHEIDop.versieInformatie"/>
  </office:meta>
</office:document-meta>
</file>