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NSM-laan 143 1019L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een dakopbouw</text:p>
            <text:p text:style-name="common-al">Zaakadres: KNSM-laan 143 1019LB Amsterdam</text:p>
            <text:p text:style-name="common-al">Datum ontvangst: 15-07-2026</text:p>
            <text:p text:style-name="common-al">Zaaknummer: Z2026-031320</text:p>
            <text:p text:style-name="common-al">DSO-nummer: 202607150098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852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2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1320</meta:user-defined>
    <meta:user-defined meta:name="DCTERMS.abstract">plaats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NSM-laan 143 1019LB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524</meta:user-defined>
    <meta:user-defined meta:name="OVERHEIDop.GmbID/DC.identifier">gmb-2026-388524</meta:user-defined>
    <meta:user-defined meta:name="OVERHEIDop.versieInformatie"/>
  </office:meta>
</office:document-meta>
</file>