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Bergen, aanvraag omgevingsvergunning (regulier) buiten behandeling gelaten, Kogendijk 19, 1862 XA Bergen (NH), het kappen van 6 bomen, verzenddatum 13 augustus 2026 (Z2026-000055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Kappen van houtopstand</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852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52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5526</meta:user-defined>
    <meta:user-defined meta:name="DCTERMS.abstract">Kogendijk 19, 1862 XA Bergen (NH), het kappen van 6 bomen, verzenddatum 13 augustus 2026 (Z2026-00005526)</meta:user-defined>
    <dc:language>nl</dc:language>
    <meta:user-defined meta:name="OVERHEIDop.locatietype/OVERHEIDop.gebiedsmarkering">Vlak</meta:user-defined>
    <meta:user-defined meta:name="DC.title">Gemeente Bergen, aanvraag omgevingsvergunning (regulier) buiten behandeling gelaten, Kogendijk 19, 1862 XA Bergen (NH), het kappen van 6 bomen, verzenddatum 13 augustus 2026 (Z2026-00005526)</meta:user-defined>
    <meta:user-defined meta:name="DCTERMS.W3CDTF/DCTERMS.available">2026-08-17</meta:user-defined>
    <meta:user-defined meta:name="DCTERMS.W3CDTF/OVERHEIDop.jaargang">2026</meta:user-defined>
    <meta:user-defined meta:name="OVERHEIDop.publicationIssue">388522</meta:user-defined>
    <meta:user-defined meta:name="OVERHEIDop.GmbID/DC.identifier">gmb-2026-388522</meta:user-defined>
    <meta:user-defined meta:name="OVERHEIDop.versieInformatie"/>
  </office:meta>
</office:document-meta>
</file>