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wijzigen van de bestemming en het bouwen van een woning , Kloosterlaan 2, (ten noorden van)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wijzigen van de bestemming en het bouwen van een woning , Kloosterlaan 2, (ten noorden van), Burgum</text:p>
            <text:p text:style-name="common-al">Zaaknummer: TZ2026-001903</text:p>
            <text:p text:style-name="common-al">Zaakadres: Kloosterlaan 2, (ten noorden van), Burgum</text:p>
            <text:p text:style-name="common-al">Omschrijving: het wijzigen van de bestemming en het bouwen van een woning </text:p>
            <text:p text:style-name="common-al">Datum ontvangst: 11-08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885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903</meta:user-defined>
    <meta:user-defined meta:name="DCTERMS.abstract">het wijzigen van de bestemming en het bouwen van een wonin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wijzigen van de bestemming en het bouwen van een woning , Kloosterlaan 2, (ten noorden van), Burg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520</meta:user-defined>
    <meta:user-defined meta:name="OVERHEIDop.GmbID/DC.identifier">gmb-2026-388520</meta:user-defined>
    <meta:user-defined meta:name="OVERHEIDop.versieInformatie"/>
  </office:meta>
</office:document-meta>
</file>