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het organiseren van een evenement 'Bierdulve Down Under' op 12 september 2026, Heerenstraat 15, 4453AA 's-Heerenhoek</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13 augustus 2026 een Evenementenvergunning heeft verleend voor het organiseren van een evenement 'Bierdulve Down Under' op 12 september 2026 op de locatie Heerenstraat 15, 4453AA 's-Heerenhoek.</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885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944</meta:user-defined>
    <dc:language>nl</dc:language>
    <meta:user-defined meta:name="OVERHEIDop.locatietype/OVERHEIDop.gebiedsmarkering">Punt</meta:user-defined>
    <meta:user-defined meta:name="DC.title">Besluit Evenementenvergunning, het organiseren van een evenement 'Bierdulve Down Under' op 12 september 2026, Heerenstraat 15, 4453AA 's-Heerenhoek</meta:user-defined>
    <meta:user-defined meta:name="DCTERMS.W3CDTF/DCTERMS.available">2026-08-17</meta:user-defined>
    <meta:user-defined meta:name="DCTERMS.W3CDTF/OVERHEIDop.jaargang">2026</meta:user-defined>
    <meta:user-defined meta:name="OVERHEIDop.publicationIssue">388515</meta:user-defined>
    <meta:user-defined meta:name="OVERHEIDop.GmbID/DC.identifier">gmb-2026-388515</meta:user-defined>
    <meta:user-defined meta:name="OVERHEIDop.versieInformatie"/>
  </office:meta>
</office:document-meta>
</file>