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plaatsen van een opslagtent voor een periode van 5 jaar aan Amersfoortseweg 9, 3751 LJ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tijdelijk plaatsen van een opslagtent voor een periode van 5 jaar aan Amersfoortseweg 9, 3751 LJ Bunschoten-Spakenburg</text:span>
          </text:p>
            <text:p text:style-name="common-al">De gemeente Bunschoten heeft een omgevingsvergunning verleend op 13-08-2026. De gemeente geeft hiermee toestemming voor het tijdelijk plaatsen van een opslagtent voor een periode van 5 jaar aan Amersfoortseweg 9, 3751 LJ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885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5361</meta:user-defined>
    <dc:language>nl</dc:language>
    <meta:user-defined meta:name="OVERHEIDop.locatietype/OVERHEIDop.gebiedsmarkering">Punt</meta:user-defined>
    <meta:user-defined meta:name="DC.title">Toestemming voor het tijdelijk plaatsen van een opslagtent voor een periode van 5 jaar aan Amersfoortseweg 9, 3751 LJ Bunschoten-Spakenburg</meta:user-defined>
    <meta:user-defined meta:name="DCTERMS.W3CDTF/DCTERMS.available">2026-08-17</meta:user-defined>
    <meta:user-defined meta:name="DCTERMS.W3CDTF/OVERHEIDop.jaargang">2026</meta:user-defined>
    <meta:user-defined meta:name="OVERHEIDop.publicationIssue">388512</meta:user-defined>
    <meta:user-defined meta:name="OVERHEIDop.GmbID/DC.identifier">gmb-2026-388512</meta:user-defined>
    <meta:user-defined meta:name="OVERHEIDop.versieInformatie"/>
  </office:meta>
</office:document-meta>
</file>