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ende omgevingsvergunning, Linieijzer 5 5721VB Asten, Linieijzer 7 5721VB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verleende omgevingsvergunning met kenmerk 2025120402065 is verzonden op onderstaande datum:</text:p>
            <text:p text:style-name="common-al">het verbinden van 2 panden, 10-08-2026</text:p>
            <text:p text:style-name="common-al">Binnen 6 weken na datum van verzending kunnen belanghebbenden tegen de vergunning een gemotiveerd bezwaarschrift indienen bij de burgemeester en wethouders, Postbus 290, 5720 AG Asten.</text:p>
            <text:p text:style-name="common-al">Tevens kan een verzoek tot het treffen van een voorlopige voorziening worden ingediend bij de voorzieningenrechter van de Rechtbank Oost-Brabant te 's-Hertogenbosch, sector Bestuursrecht, Postbus 90125 5200 MA 's-Hertogenbosch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85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22904</meta:user-defined>
    <meta:user-defined meta:name="DCTERMS.abstract">het verbinden van 2 pan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Asten - verleende omgevingsvergunning, Linieijzer 5 5721VB Asten, Linieijzer 7 5721VB A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11</meta:user-defined>
    <meta:user-defined meta:name="OVERHEIDop.GmbID/DC.identifier">gmb-2026-388511</meta:user-defined>
    <meta:user-defined meta:name="OVERHEIDop.versieInformatie"/>
  </office:meta>
</office:document-meta>
</file>