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woning, Oude Singel 76 2312R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569</text:p>
            <text:p text:style-name="common-al">
            <text:span text:style-name="nadrukvet">Ingekomen:</text:span> 13-08-2026</text:p>
            <text:p text:style-name="common-al">
            <text:span text:style-name="nadrukvet">Locatie:</text:span> Oude Singel 76 2312RD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569" xlink:type="simple">publicatiesomgevingsvergunningen@leiden.nl</text:a> de volgende gegevens:</text:p>
            <text:p text:style-name="common-al">-het kenmerk van de aanvraag: Z/26/402756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85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7569</meta:user-defined>
    <meta:user-defined meta:name="DCTERMS.abstract">wijzig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en woning, Oude Singel 76 2312RD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68_Samenvatting 000|exb-2026-29019</meta:user-defined>
    <meta:user-defined meta:name="OVERHEIDop.publicationIssue">388510</meta:user-defined>
    <meta:user-defined meta:name="OVERHEIDop.GmbID/DC.identifier">gmb-2026-388510</meta:user-defined>
    <meta:user-defined meta:name="OVERHEIDop.versieInformatie"/>
  </office:meta>
</office:document-meta>
</file>