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Broeckhovenlaan 4a - Evenementen/activiteiten SJHP Festi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20 september 2026</text:p>
            <text:p text:style-name="common-al">Locatie: voor Van Broeckhovenlaan 4a</text:p>
            <text:p text:style-name="common-al">Activiteit: SJHP Festival, plaatsen enkele luchtkussens en enkele partytenten, gebruik geluidsinstallatie</text:p>
            <text:p text:style-name="common-al"/>
            <text:p text:style-name="common-al">Deze vergunning is aangevraagd op grond van artikel 2:10 van de Algemene plaatselijke verordening. U kunt uw schriftelijke zienswijzen voor dit evenement vóór 30 augustus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850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Van Broeckhovenlaan 4a - Evenementen/activiteiten SJHP Festiva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07</meta:user-defined>
    <meta:user-defined meta:name="OVERHEIDop.GmbID/DC.identifier">gmb-2026-388507</meta:user-defined>
    <meta:user-defined meta:name="OVERHEIDop.versieInformatie"/>
  </office:meta>
</office:document-meta>
</file>