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Liedeweg 5a, Haarlemmerliede - Transformeren Genieloods tot 3 woning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transformeren van een Genieloods tot drie woningen</text:p>
            <text:p text:style-name="common-al">Zaaknummer: OD2026-0045048</text:p>
            <text:p text:style-name="common-al">DSO nummer: 2026070800294</text:p>
            <text:p text:style-name="common-al">Ontvangstdatum aanvraag: 08-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50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0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0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OD2026-0045048</meta:user-defined>
    <meta:user-defined meta:name="DCTERMS.abstract">het transformeren van een Genieloods tot drie woningen</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Liedeweg 5a, Haarlemmerliede - Transformeren Genieloods tot 3 woningen</meta:user-defined>
    <meta:user-defined meta:name="DCTERMS.W3CDTF/DCTERMS.available">2026-08-17</meta:user-defined>
    <meta:user-defined meta:name="DCTERMS.W3CDTF/OVERHEIDop.jaargang">2026</meta:user-defined>
    <meta:user-defined meta:name="OVERHEIDop.publicationIssue">388506</meta:user-defined>
    <meta:user-defined meta:name="OVERHEIDop.GmbID/DC.identifier">gmb-2026-388506</meta:user-defined>
    <meta:user-defined meta:name="OVERHEIDop.versieInformatie"/>
  </office:meta>
</office:document-meta>
</file>