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anleggen van een Kademuur 'Cambridge Towers Toren C' aan de Pietersbergkade en de Pannisbergkade</text:p>
            <text:p text:style-name="common-al">Zaakadres: Pietersbergkade</text:p>
            <text:p text:style-name="common-al">Datum ontvangst: 13-07-2026</text:p>
            <text:p text:style-name="common-al">Zaaknummer: Z2026-030928</text:p>
            <text:p text:style-name="common-al">DSO-nummer: 202607130119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849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9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9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928</meta:user-defined>
    <meta:user-defined meta:name="DCTERMS.abstract">aanleggen van een Kademuur 'Cambridge Towers Toren C' aan de Pietersbergkade en de Pannisbergkade</meta:user-defined>
    <dc:language>nl</dc:language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499</meta:user-defined>
    <meta:user-defined meta:name="OVERHEIDop.GmbID/DC.identifier">gmb-2026-388499</meta:user-defined>
    <meta:user-defined meta:name="OVERHEIDop.versieInformatie"/>
  </office:meta>
</office:document-meta>
</file>