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telkade 155, 4463LB Goes - Aanvraag omgevingsvergunning voor het aanbouwen van een ser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8 augustus 2026 een aanvraag hebben ontvangen voor een omgevingsvergunning op de locatie Ketelkade 155, 4463LB Goes. De aanvraag is geregistreerd onder zaaknummer Z2026-00005499. De aanvraag betreft:</text:p>
            <text:p text:style-name="common-al">het aanbouwen van een serre</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849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9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499</meta:user-defined>
    <meta:user-defined meta:name="DCTERMS.abstract">Ketelkade 155, 4463LB Goes - Aanvraag omgevingsvergunning voor het aanbouwen van een serre</meta:user-defined>
    <dc:language>nl</dc:language>
    <meta:user-defined meta:name="OVERHEIDop.locatietype/OVERHEIDop.gebiedsmarkering">Vlak</meta:user-defined>
    <meta:user-defined meta:name="DC.title">Ketelkade 155, 4463LB Goes - Aanvraag omgevingsvergunning voor het aanbouwen van een serre</meta:user-defined>
    <meta:user-defined meta:name="DCTERMS.W3CDTF/DCTERMS.available">2026-08-17</meta:user-defined>
    <meta:user-defined meta:name="DCTERMS.W3CDTF/OVERHEIDop.jaargang">2026</meta:user-defined>
    <meta:user-defined meta:name="OVERHEIDop.publicationIssue">388498</meta:user-defined>
    <meta:user-defined meta:name="OVERHEIDop.GmbID/DC.identifier">gmb-2026-388498</meta:user-defined>
    <meta:user-defined meta:name="OVERHEIDop.versieInformatie"/>
  </office:meta>
</office:document-meta>
</file>