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sbesluit Afwegingskader woningbouwplannen 201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college van burgemeester en wethouders van De Fryske Marren maakt bekend dat het op 26 mei 2026 heeft besloten het Afwegingskader woningbouwplannen 2016 in te trekken.</text:p>
            <text:p text:style-name="al">Het Afwegingskader woningbouwplannen 2016 werd gebruikt als beleidsmatig beoordelingskader voor woningbouwinitiatieven binnen de gemeente. Met het intrekkingsbesluit vervalt dit afwegingskader.</text:p>
            <text:p text:style-name="al"/>
            <text:p text:style-name="al">De beoordeling van woningbouwinitiatieven vindt plaats op basis van de geldende wet- en regelgeving en het actuele gemeentelijke beleid, waaronder het Volkshuisvestingsprogramma 2024-2028.</text:p>
            <text:p text:style-name="al"/>
            <text:p text:style-name="al">Het besluit treedt in werking op de dag na bekendmaking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84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e Fryske Marr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Huisvesting | Organisatie en beleid</meta:user-defined>
    <meta:user-defined meta:name="DC.source">N.v.t.</meta:user-defined>
    <meta:user-defined meta:name="OVERHEIDop.referentienummer">z.893290</meta:user-defined>
    <dc:language>nl</dc:language>
    <meta:user-defined meta:name="OVERHEIDop.locatietype/OVERHEIDop.gebiedsmarkering">Gemeente</meta:user-defined>
    <meta:user-defined meta:name="DC.title">Intrekkingsbesluit Afwegingskader woningbouwplannen 2016</meta:user-defined>
    <meta:user-defined meta:name="DCTERMS.W3CDTF/DCTERMS.available">2026-08-17</meta:user-defined>
    <meta:user-defined meta:name="OVERHEIDop.externeBijlage">Afwegingskader woningbouwplannen 2016|exb-2026-29018</meta:user-defined>
    <meta:user-defined meta:name="DCTERMS.W3CDTF/OVERHEIDop.jaargang">2026</meta:user-defined>
    <meta:user-defined meta:name="OVERHEIDop.publicationIssue">388488</meta:user-defined>
    <meta:user-defined meta:name="OVERHEIDop.betreftRegeling">CVDR765553_1</meta:user-defined>
    <meta:user-defined meta:name="OVERHEIDop.GmbID/DC.identifier">gmb-2026-388488</meta:user-defined>
    <meta:user-defined meta:name="xs:date/OVERHEIDop.startdatum">2026-08-18</meta:user-defined>
    <meta:user-defined meta:name="xs:date/OVERHEIDop.einddatum">2028-08-18</meta:user-defined>
    <meta:user-defined meta:name="OVERHEIDop.versieInformatie"/>
  </office:meta>
</office:document-meta>
</file>